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tos_Produccion_Agua_Potable" table:style-name="ta1">
        <table:table-column table:style-name="co1" table:number-columns-repeated="16384" table:default-cell-style-name="ce1"/>
        <table:table-row table:style-name="ro1">
          <table:table-cell office:value-type="string" table:style-name="ce1">
            <text:p>ANO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PAIS</text:p>
          </table:table-cell>
          <table:table-cell office:value-type="string" table:style-name="ce1">
            <text:p>PROVINCIA</text:p>
          </table:table-cell>
          <table:table-cell office:value-type="string" table:style-name="ce1">
            <text:p>MUNICIPIO</text:p>
          </table:table-cell>
          <table:table-cell office:value-type="string" table:style-name="ce1">
            <text:p>PLANTA</text:p>
          </table:table-cell>
          <table:table-cell office:value-type="string" table:style-name="ce1">
            <text:p>CANTIDAD_(Millones M3)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71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2,06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6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29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6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10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2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40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89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6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06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10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2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8,15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93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56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0,92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7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2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32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65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76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14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0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76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83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8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57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7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60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81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0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51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3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64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88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4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72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32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19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6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76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28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80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3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59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7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8,17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79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1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58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7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8,23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2,10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6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49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8,22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2,10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8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59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3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8,22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2,09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5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42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7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29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07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59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0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24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7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77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82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4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38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7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50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4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4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26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5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49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37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4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47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2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7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2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65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39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0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47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79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3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0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55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55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31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0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60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7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22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2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69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2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8,94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9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19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8,6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4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30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5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40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4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29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50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6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27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7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8,84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9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01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2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2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34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41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7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01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6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51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38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6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36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8,82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22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8,85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2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66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8,67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4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26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8,19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57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8,08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6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66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7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81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9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51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7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8,08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8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69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7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50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1,01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76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3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7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50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3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56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7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50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1,01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45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3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7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19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8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62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2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7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50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8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64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3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19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6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55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3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7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50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1,00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71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2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7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50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5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60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2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43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1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56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3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2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28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5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62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08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82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19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0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67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1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13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1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50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41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71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5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09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52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6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64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76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3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8,58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9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55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2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07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3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50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0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08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2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95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1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19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9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14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2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85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17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49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0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15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3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12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5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19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4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08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98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6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50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8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11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07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36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3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50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8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87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40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0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06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74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67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3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76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9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2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50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5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92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04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2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2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06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6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96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3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23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7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49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8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87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4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7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00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7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50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9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67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2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64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3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10,26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78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79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2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84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6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49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78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19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1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54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8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2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11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7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68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0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75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8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2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47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3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90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0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76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5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19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1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06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1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00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7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2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46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1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78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2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7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82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9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49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71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02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2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02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1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19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3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71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1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55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7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49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3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61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09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01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9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8,99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6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47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0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96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9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49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0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90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09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00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3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2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49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00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9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29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09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87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3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9,49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32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6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13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1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99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4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95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69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8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69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1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62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6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2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69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69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5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69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0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25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17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93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68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74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78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09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64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3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69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63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77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80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1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13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5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95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69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72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15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2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99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3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95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69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5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05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09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18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4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2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69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63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1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04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0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85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0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95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68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48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83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0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67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7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69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63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2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78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09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47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8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95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68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8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80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09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1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39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9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95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69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8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95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09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02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5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2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18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52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2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38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1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11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5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95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69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1,06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98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3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07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8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2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15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52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1,09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23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1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67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2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5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2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64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57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1,04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83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2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21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9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70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63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1,16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05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1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22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2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95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69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1,00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38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3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7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67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5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95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69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1,06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28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1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96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1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8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2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38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56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7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04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1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62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2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7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69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69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8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10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2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85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8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70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63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3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12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3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06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5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2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6,77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43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1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27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1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09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8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95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0,16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4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29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2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02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2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3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2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18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52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79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05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2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25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38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95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69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6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2,22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2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1,50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10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18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1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70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63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64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35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0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14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5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0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95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69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82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95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2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16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5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3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70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63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77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27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2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PLANTA DE CIENFUEGOS</text:p>
          </table:table-cell>
          <table:table-cell office:value-type="string" table:style-name="ce1">
            <text:p>2,21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SAJOM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DE LA CANELA</text:p>
          </table:table-cell>
          <table:table-cell office:value-type="string" table:style-name="ce1">
            <text:p>0,23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BARRANQUITA</text:p>
          </table:table-cell>
          <table:table-cell office:value-type="string" table:style-name="ce1">
            <text:p>0,04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</text:p>
          </table:table-cell>
          <table:table-cell office:value-type="string" table:style-name="ce1">
            <text:p>7,95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NORIEGA II</text:p>
          </table:table-cell>
          <table:table-cell office:value-type="string" table:style-name="ce1">
            <text:p>1,69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string" table:style-name="ce1">
            <text:p>0,91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string" table:style-name="ce1">
            <text:p>1,47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</text:p>
          </table:table-cell>
          <table:table-cell office:value-type="string" table:style-name="ce1">
            <text:p>0,13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PLANTA VILLA GONZALEZ II</text:p>
          </table:table-cell>
          <table:table-cell office:value-type="string" table:style-name="ce1">
            <text:p>0,06</text:p>
          </table:table-cell>
          <table:table-cell table:number-columns-repeated="16377"/>
        </table:table-row>
        <table:table-row table:number-rows-repeated="104765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Rosa Thawana Tavarez Fanini</meta:initial-creator>
    <dc:creator>Rosa Thawana Tavarez Fanini</dc:creator>
    <meta:creation-date>2026-08-07T13:32:39Z</meta:creation-date>
    <dc:date>2026-08-07T13:32:52Z</dc:date>
  </office:meta>
</office:document-meta>
</file>