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os_Captacion_Agua_Potable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ANO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PAIS</text:p>
          </table:table-cell>
          <table:table-cell office:value-type="string" table:style-name="ce1">
            <text:p>PROVINCIA</text:p>
          </table:table-cell>
          <table:table-cell office:value-type="string" table:style-name="ce1">
            <text:p>MUNICIPIO</text:p>
          </table:table-cell>
          <table:table-cell office:value-type="string" table:style-name="ce1">
            <text:p>TOMA</text:p>
          </table:table-cell>
          <table:table-cell office:value-type="string" table:style-name="ce1">
            <text:p>INDICADOR</text:p>
          </table:table-cell>
          <table:table-cell office:value-type="string" table:style-name="ce1">
            <text:p>CANTIDAD_(Millones M3)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8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6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9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8,99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16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3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85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6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3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8,62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03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6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32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55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07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68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2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96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3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8,90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02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8,75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9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72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6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0,1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2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0,12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86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0,12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63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3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63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8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31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58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3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8,57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4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05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66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2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63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32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3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9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36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7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8,59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92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9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1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1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8,79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8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62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40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3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48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07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47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8,8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11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43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49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02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3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42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59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3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75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4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8,83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87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3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8,63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4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8,1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8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7,97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91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3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7,68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67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3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7,97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00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96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3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75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8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08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0,03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52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6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0,03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52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69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52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89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35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2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92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7,1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11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9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6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7,4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11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01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7,4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11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83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7,37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11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7,2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11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6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02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6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03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85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9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6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2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40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6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2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6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7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9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95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nim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6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4,35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1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6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7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2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9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17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4,9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3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05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9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7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4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2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03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32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06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4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7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39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3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16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7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7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06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3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5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4,89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67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0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8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2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7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0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1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6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4,89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16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2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6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41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7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09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3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9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6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42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7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85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53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7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42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4,8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91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89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9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9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5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36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8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6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4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4,9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8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7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86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2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7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5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99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8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08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8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2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9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2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9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5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1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98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1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2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2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91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03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99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9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41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2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81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6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19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2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4,82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46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8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15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2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20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97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8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23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7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2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35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8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2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9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7,01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01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22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9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13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8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22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9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7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9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33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7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31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3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01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72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01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9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2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8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3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7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21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8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1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5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9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8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18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8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23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3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0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12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7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11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9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24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01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9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62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1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05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2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61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2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3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4,84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4,84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73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9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2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9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3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23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1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4,45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6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8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7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4,8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4,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9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2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1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4,29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9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5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6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81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5,3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4,0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13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1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1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0,39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84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4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6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9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1,67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69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67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9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1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2,23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56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43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19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8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9,90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11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54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2</text:p>
          </table:table-cell>
          <table:table-cell table:number-columns-repeated="16376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8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25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42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1,4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59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45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16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37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0,31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41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21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2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9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42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42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0,88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57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51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,56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1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0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1,94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53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69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1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18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26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1,93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55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3,06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2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8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2,94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56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8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3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1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CIENFUEGOS</text:p>
          </table:table-cell>
          <table:table-cell office:value-type="string" table:style-name="ce1">
            <text:p>TOMA DEL UFE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36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 JOSE DE LAS MATAS</text:p>
          </table:table-cell>
          <table:table-cell office:value-type="string" table:style-name="ce1">
            <text:p>TOMA RIO AMIN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5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CANAL MONSIEUR BOGAERT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6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BAO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11,95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LOP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54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DE PASTOR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2,67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TOMA LA BARRANQUITA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04</text:p>
          </table:table-cell>
          <table:table-cell table:number-columns-repeated="16376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REPUBLICA DOMINICANA</text:p>
          </table:table-cell>
          <table:table-cell office:value-type="string" table:style-name="ce1">
            <text:p>SANTIAGO</text:p>
          </table:table-cell>
          <table:table-cell office:value-type="string" table:style-name="ce1">
            <text:p>VILLA GONZALEZ</text:p>
          </table:table-cell>
          <table:table-cell office:value-type="string" table:style-name="ce1">
            <text:p>TOMA CANAL VILLA GONZALEZ</text:p>
          </table:table-cell>
          <table:table-cell office:value-type="string" table:style-name="ce1">
            <text:p>CAPTACION PROMEDIO AGUA CRUDA</text:p>
          </table:table-cell>
          <table:table-cell office:value-type="string" table:style-name="ce1">
            <text:p>0,22</text:p>
          </table:table-cell>
          <table:table-cell table:number-columns-repeated="16376"/>
        </table:table-row>
        <table:table-row table:number-rows-repeated="10478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Rosa Thawana Tavarez Fanini</meta:initial-creator>
    <dc:creator>Rosa Thawana Tavarez Fanini</dc:creator>
    <meta:creation-date>2026-08-07T13:45:06Z</meta:creation-date>
    <dc:date>2026-08-07T13:45:20Z</dc:date>
  </office:meta>
</office:document-meta>
</file>